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Times New Roman" svg:font-family="'Times New Roman'" style:font-family-generic="roman"/>
    <style:font-face style:name="Arial Unicode MS1" svg:font-family="'Arial Unicode MS'" style:font-family-generic="swiss"/>
    <style:font-face style:name="Liberation Sans" svg:font-family="'Liberation Sans'" style:font-family-generic="swiss" style:font-pitch="variable"/>
    <style:font-face style:name="Arial Unicode MS" svg:font-family="'Arial Unicode M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officeooo:rsid="00141764" officeooo:paragraph-rsid="00141764"/>
    </style:style>
    <style:style style:name="P2" style:family="paragraph" style:parent-style-name="Standard">
      <style:paragraph-properties fo:text-align="center" style:justify-single-word="false"/>
      <style:text-properties fo:font-weight="bold" officeooo:rsid="00141764" officeooo:paragraph-rsid="00141764" style:font-weight-asian="bold" style:font-weight-complex="bold"/>
    </style:style>
    <style:style style:name="P3" style:family="paragraph" style:parent-style-name="Standard">
      <style:paragraph-properties fo:text-align="center" style:justify-single-word="false"/>
      <style:text-properties fo:font-size="16pt" fo:font-weight="bold" officeooo:rsid="00141764" officeooo:paragraph-rsid="00141764" style:font-size-asian="16pt" style:font-weight-asian="bold" style:font-size-complex="16pt"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Fairy Tail – Solitary Rose</text:p>
      <text:p text:style-name="P2"/>
      <text:p text:style-name="P2">Chapter One – Reflections</text:p>
      <text:p text:style-name="P1">I often wondered to myself what my life would have been like had Jellal not been consumed by evil, or I had stayed on the island working on the Tower of Heaven. A lot different I presume. I have long since forgiven Jellal for what he had done on the island, since he was not fully conscious, but I do still hold feelings of resentment. I do not let it show, and I would not admit it, but it is still there, and will be for quite some time. One of the most important things I have learnt in life is that holes in the heart can be healed, but never removed. </text:p>
      <text:p text:style-name="P1"/>
      <text:p text:style-name="P1">It is somewhat strange to think that someone like Jellal back then – a ruthless boy with no feelings – could later turn into someone who not only repents for his crimes even when nobody forces him to, but makes others follow in his footsteps too. Very admirable, in my opinion. Proof that people can change, no matter how far they walked in the wrong direction.</text:p>
      <text:p text:style-name="P1"/>
      <text:p text:style-name="P1">I feel somewhat similarly about Minerva. We were bitter enemies for the longest time – even though I told her many times I did not wish to fight – and it did not seem like the situation would ever change until our fight at the Tartaros Cube. I’m very glad that happened, or we would’ve been locked in a state of perpetual hate, and that is one thing I despise.</text:p>
      <text:p text:style-name="P1"/>
      <text:p text:style-name="P2">Chapter Two – Island Lif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Times New Roman" svg:font-family="'Times New Roman'" style:font-family-generic="roman"/>
    <style:font-face style:name="Arial Unicode MS1" svg:font-family="'Arial Unicode MS'" style:font-family-generic="swiss"/>
    <style:font-face style:name="Liberation Sans" svg:font-family="'Liberation Sans'" style:font-family-generic="swiss" style:font-pitch="variable"/>
    <style:font-face style:name="Arial Unicode MS" svg:font-family="'Arial Unicode M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GB" style:letter-kerning="true" style:font-name-asian="SimSun" style:font-size-asian="10.5pt" style:language-asian="zh" style:country-asian="CN" style:font-name-complex="Arial Unicode M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Times New Roman" fo:font-size="12pt" fo:language="en" fo:country="GB" style:letter-kerning="true" style:font-name-asian="SimSun" style:font-size-asian="10.5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Times New Roman" fo:font-family="'Times New Roman'" style:font-family-generic="roman" style:font-size-asian="12pt"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style:font-name="Times New Roman" fo:font-family="'Times New Roman'" style:font-family-generic="roman"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Times New Roman" fo:font-family="'Times New Roman'" style:font-family-generic="roman" style:font-size-asian="12pt" style:font-name-complex="Arial Unicode MS1" style:font-family-complex="'Arial Unicode M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11-21T00:15:13.502000000</meta:creation-date>
    <dc:date>2016-11-21T00:26:40.502000000</dc:date>
    <meta:editing-duration>PT56S</meta:editing-duration>
    <meta:editing-cycles>1</meta:editing-cycles>
    <meta:generator>LibreOffice/5.2.2.2$Windows_x86 LibreOffice_project/8f96e87c890bf8fa77463cd4b640a2312823f3ad</meta:generator>
    <meta:document-statistic meta:table-count="0" meta:image-count="0" meta:object-count="0" meta:page-count="1" meta:paragraph-count="6" meta:word-count="255" meta:character-count="1353" meta:non-whitespace-character-count="1096"/>
  </office:meta>
</office:document-meta>
</file>